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CE00000136403442D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>
      <style:paragraph-properties fo:margin-left="0cm" fo:margin-right="0cm" fo:margin-top="0cm" fo:margin-bottom="0cm" fo:line-height="100%" fo:text-align="center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draw:auto-grow-height="fals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text:anchor-type="paragraph" draw:z-index="0" draw:name="Immagine 9" draw:style-name="gr1" draw:text-style-name="P1" svg:width="5.294cm" svg:height="7.526cm" svg:x="0.002cm" svg:y="0cm"><draw:image xlink:href="Pictures/10000000000000CE00000136403442D8.jpg" xlink:type="simple" xlink:show="embed" xlink:actuate="onLoad"><text:p/></draw:image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9-12T15:40:21.14</meta:creation-date>
    <meta:document-statistic meta:table-count="0" meta:image-count="0" meta:object-count="0" meta:page-count="1" meta:paragraph-count="0" meta:word-count="0" meta:character-count="0"/>
    <dc:date>2019-09-12T15:41:14.45</dc:date>
    <meta:editing-duration>PT53S</meta:editing-duration>
    <meta:editing-cycles>1</meta:editing-cycles>
    <meta:generator>OpenOffice/4.1.5$Win32 OpenOffice.org_project/415m1$Build-9789</meta:generator>
  </office:meta>
</office:document-meta>
</file>